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7.83mm"/>
    </style:style>
    <style:style style:name="co2" style:family="table-column">
      <style:table-column-properties fo:break-before="auto" style:column-width="25.08mm"/>
    </style:style>
    <style:style style:name="co3" style:family="table-column">
      <style:table-column-properties fo:break-before="auto" style:column-width="69.89mm"/>
    </style:style>
    <style:style style:name="co4" style:family="table-column">
      <style:table-column-properties fo:break-before="auto" style:column-width="22.82mm"/>
    </style:style>
    <style:style style:name="ro1" style:family="table-row">
      <style:table-row-properties style:row-height="5.64mm" fo:break-before="auto" style:use-optimal-row-height="true"/>
    </style:style>
    <style:style style:name="ro2" style:family="table-row">
      <style:table-row-properties style:row-height="9.88mm" fo:break-before="auto" style:use-optimal-row-height="true"/>
    </style:style>
    <style:style style:name="ro3" style:family="table-row">
      <style:table-row-properties style:row-height="29.63mm" fo:break-before="auto" style:use-optimal-row-height="true"/>
    </style:style>
    <style:style style:name="ro4" style:family="table-row">
      <style:table-row-properties style:row-height="24.69mm" fo:break-before="auto" style:use-optimal-row-height="true"/>
    </style:style>
    <style:style style:name="ro5" style:family="table-row">
      <style:table-row-properties style:row-height="5.29mm" fo:break-before="auto" style:use-optimal-row-height="true"/>
    </style:style>
    <style:style style:name="ro6" style:family="table-row">
      <style:table-row-properties style:row-height="16.32mm" fo:break-before="auto" style:use-optimal-row-height="true"/>
    </style:style>
    <style:style style:name="ro7" style:family="table-row">
      <style:table-row-properties style:row-height="12.36mm" fo:break-before="auto" style:use-optimal-row-height="true"/>
    </style:style>
    <style:style style:name="ro8" style:family="table-row">
      <style:table-row-properties style:row-height="8.41mm" fo:break-before="auto" style:use-optimal-row-height="true"/>
    </style:style>
    <style:style style:name="ro9" style:family="table-row">
      <style:table-row-properties style:row-height="24.22mm" fo:break-before="auto" style:use-optimal-row-height="true"/>
    </style:style>
    <style:style style:name="ro10" style:family="table-row">
      <style:table-row-properties style:row-height="14.82mm" fo:break-before="auto" style:use-optimal-row-height="true"/>
    </style:style>
    <style:style style:name="ta1" style:family="table" style:master-page-name="PageStyle_5f_programmazione-misure_20__28_17_29_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fo:background-color="#daeef3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style:rotation-align="non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rogrammazione-misure (17)" table:style-name="ta1">
        <office:forms form:automatic-focus="false" form:apply-design-mode="false"/>
        <table:table-column table:style-name="co1" table:number-columns-repeated="3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4" table:number-columns-repeated="1018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ASSESSMENT delle misure relative agli uffici di vigilanza</text:p>
          </table:table-cell>
          <table:covered-table-cell table:number-columns-repeated="5" table:style-name="ce4"/>
          <table:table-cell table:number-columns-repeated="1018"/>
        </table:table-row>
        <table:table-row table:style-name="ro1">
          <table:table-cell table:style-name="ce2" office:value-type="string" calcext:value-type="string">
            <text:p>Ufficio</text:p>
          </table:table-cell>
          <table:table-cell table:style-name="ce2" office:value-type="string" calcext:value-type="string">
            <text:p>Tipologia misura</text:p>
          </table:table-cell>
          <table:table-cell table:style-name="ce2" office:value-type="string" calcext:value-type="string">
            <text:p>Misura</text:p>
          </table:table-cell>
          <table:table-cell table:style-name="ce2" office:value-type="string" calcext:value-type="string">
            <text:p>Fasi e tempi</text:p>
          </table:table-cell>
          <table:table-cell table:style-name="ce2" office:value-type="string" calcext:value-type="string">
            <text:p>Indicatori</text:p>
          </table:table-cell>
          <table:table-cell table:style-name="ce2" office:value-type="string" calcext:value-type="string">
            <text:p>Valore target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1 - SEGRETERI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1 - SEGRETERI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01 - SEGRETERIA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Rafforzamento dei meccanismi di monitoraggio dei rapporti con enti/soggetti, con i quali sono stati stipulati contratti, interessati a procedimenti di autorizzazione, concessione o erogazione di vantaggi economici, ai fini della verifica di eventuali relazioni di parentela o affinita' con i dipendenti dell'are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vvenuto rafforzamento dei sistemi di monitoraggio ei rapporti con enti/soggetti, con i quali sono stati stipulati contratti, interessati a procedimenti di autorizzazione, concessione o erogazione di vantaggi economici</text:p>
          </table:table-cell>
          <table:table-cell table:style-name="ce3" office:value-type="string" calcext:value-type="string">
            <text:p>Avvenuto rafforzamento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01 - SEGRETERI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2 - ANTICORRUZIONE, TRASPARENZA, PRIVACY E PROCEDIMENTI DISCIPLINAR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2 - ANTICORRUZIONE, TRASPARENZA, PRIVACY E PROCEDIMENTI DISCIPLINAR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02 - ANTICORRUZIONE, TRASPARENZA, PRIVACY E PROCEDIMENTI DISCIPLINAR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5">
          <table:table-cell table:style-name="ce3" office:value-type="string" calcext:value-type="string">
            <text:p>03 - CONTROLLI REGOLARITA' AMMINISTRATIVA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Implementazione di sistemi di controllo a diversi livell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implementazione sui controlli gia' attivati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6">
          <table:table-cell table:style-name="ce3" office:value-type="string" calcext:value-type="string">
            <text:p>03 - CONTROLLI REGOLARITA' AMMINISTRATIVA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Monitoraggio sul rispetto dei termini procedimentali, funzionale all' emersione di eventuali omissioni o ritardi che possono essere sintomo di fenomeni corruttivi (misura trasversale prevista dal PNA 2013)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controlli periodici e monitoraggio dei tempi procedimentali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03 - CONTROLLI REGOLARITA' AMMINISTRATIV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Motivazione specifica delle scelte assunte e soprattutto di eventuali scostamenti da precedenti orientamenti dell'uffic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avvenuta motivazione delle scelte assunte e soprattutto di eventuali scostamenti da precedenti orientamenti dell'ufficio</text:p>
          </table:table-cell>
          <table:table-cell table:style-name="ce3" office:value-type="string" calcext:value-type="string">
            <text:p>10%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4 - DELIBERAZION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4 - DELIBERAZION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5 - AREA ALBO PRETORIO - NOTIFICAZIONE ATTI GIUDIZIAR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5 - AREA ALBO PRETORIO - NOTIFICAZIONE ATTI GIUDIZIAR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6 - SUPPORTO AL SINDACO PER L'ATTIVITA' POLITICO-ISTITUZION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6 - SUPPORTO AL SINDACO PER L'ATTIVITA' POLITICO-ISTITUZION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06 - SUPPORTO AL SINDACO PER L'ATTIVITA' POLITICO-ISTITUZIONALE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Rafforzamento dei meccanismi di monitoraggio dei rapporti con enti/soggetti, con i quali sono stati stipulati contratti, interessati a procedimenti di autorizzazione, concessione o erogazione di vantaggi economici, ai fini della verifica di eventuali relazioni di parentela o affinita' con i dipendenti dell'are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vvenuto rafforzamento dei sistemi di monitoraggio ei rapporti con enti/soggetti, con i quali sono stati stipulati contratti, interessati a procedimenti di autorizzazione, concessione o erogazione di vantaggi economici</text:p>
          </table:table-cell>
          <table:table-cell table:style-name="ce3" office:value-type="string" calcext:value-type="string">
            <text:p>Avvenuto rafforzamento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06 - SUPPORTO AL SINDACO PER L'ATTIVITA' POLITICO-ISTITUZION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7 - SUPPORTO AL CONSIGLIO COMUNALE PER L'ATTIVITA' POLITICO-ISTITUZION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7 - SUPPORTO AL CONSIGLIO COMUNALE PER L'ATTIVITA' POLITICO-ISTITUZION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8 - CONTROLLO STRATEGIC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8 - CONTROLLO STRATEGIC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08 - CONTROLLO STRATEGIC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9 - CONTROLLO DI GESTION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09 - CONTROLLO DI GESTION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0 - CULTUR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0 - CULTUR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10 - CULTURA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Rafforzamento dei meccanismi di monitoraggio dei rapporti con enti/soggetti, con i quali sono stati stipulati contratti, interessati a procedimenti di autorizzazione, concessione o erogazione di vantaggi economici, ai fini della verifica di eventuali relazioni di parentela o affinita' con i dipendenti dell'are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vvenuto rafforzamento dei sistemi di monitoraggio ei rapporti con enti/soggetti, con i quali sono stati stipulati contratti, interessati a procedimenti di autorizzazione, concessione o erogazione di vantaggi economici</text:p>
          </table:table-cell>
          <table:table-cell table:style-name="ce3" office:value-type="string" calcext:value-type="string">
            <text:p>Avvenuto rafforzamento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10 - CULTUR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1 - SERVIZI TURISTIC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1 - SERVIZI TURISTIC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2 - PROGETTAZIONE ORGANIZZATIV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2 - PROGETTAZIONE ORGANIZZATIV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12 - PROGETTAZIONE ORGANIZZATIVA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Rafforzamento dei meccanismi di monitoraggio dei rapporti con enti/soggetti, con i quali sono stati stipulati contratti, interessati a procedimenti di autorizzazione, concessione o erogazione di vantaggi economici, ai fini della verifica di eventuali relazioni di parentela o affinita' con i dipendenti dell'are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vvenuto rafforzamento dei sistemi di monitoraggio ei rapporti con enti/soggetti, con i quali sono stati stipulati contratti, interessati a procedimenti di autorizzazione, concessione o erogazione di vantaggi economici</text:p>
          </table:table-cell>
          <table:table-cell table:style-name="ce3" office:value-type="string" calcext:value-type="string">
            <text:p>Avvenuto rafforzamento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12 - PROGETTAZIONE ORGANIZZATIV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3 - SERVIZI TECNOLOGICI E INFORMATICI E TRANSIZIONE DIGIT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3 - SERVIZI TECNOLOGICI E INFORMATICI E TRANSIZIONE DIGIT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13 - SERVIZI TECNOLOGICI E INFORMATICI E TRANSIZIONE DIGIT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4 - SERVIZI LEG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8">
          <table:table-cell table:style-name="ce3" office:value-type="string" calcext:value-type="string">
            <text:p>14 - SERVIZI LEGALI</text:p>
          </table:table-cell>
          <table:table-cell table:style-name="ce3" office:value-type="string" calcext:value-type="string">
            <text:p>f) Formazione</text:p>
          </table:table-cell>
          <table:table-cell table:style-name="ce3" office:value-type="string" calcext:value-type="string">
            <text:p>- Formazione specialistica su tematiche di competenza dell'Uffic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Corsi di formazione programmati</text:p>
          </table:table-cell>
          <table:table-cell table:style-name="ce3" office:value-type="string" calcext:value-type="string">
            <text:p>5% corsi attuati sui corsi programmati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4 - SERVIZI LEG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14 - SERVIZI LEG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Motivazione specifica delle scelte assunte e soprattutto di eventuali scostamenti da precedenti orientamenti dell'uffic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avvenuta motivazione delle scelte assunte e soprattutto di eventuali scostamenti da precedenti orientamenti dell'ufficio</text:p>
          </table:table-cell>
          <table:table-cell table:style-name="ce3" office:value-type="string" calcext:value-type="string">
            <text:p>10%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14 - SERVIZI LEG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5 - SOCIETA' PARTECIPATE E CONTROLLO ANALOG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5 - SOCIETA' PARTECIPATE E CONTROLLO ANALOG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16 - GESTIONE DEL PERSONALE - Trattamento economico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Rafforzamento dei meccanismi di monitoraggio dei rapporti con enti/soggetti, con i quali sono stati stipulati contratti, interessati a procedimenti di autorizzazione, concessione o erogazione di vantaggi economici, ai fini della verifica di eventuali relazioni di parentela o affinita' con i dipendenti dell'are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vvenuto rafforzamento dei sistemi di monitoraggio ei rapporti con enti/soggetti, con i quali sono stati stipulati contratti, interessati a procedimenti di autorizzazione, concessione o erogazione di vantaggi economici</text:p>
          </table:table-cell>
          <table:table-cell table:style-name="ce3" office:value-type="string" calcext:value-type="string">
            <text:p>Avvenuto rafforzamento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16 - GESTIONE DEL PERSONALE - Trattamento economic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7 - GESTIONE DEL PERSONALE - Stato Giuridic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7 - GESTIONE DEL PERSONALE - Stato Giuridic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17 - GESTIONE DEL PERSONALE - Stato Giuridico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Rafforzamento dei meccanismi di monitoraggio dei rapporti con enti/soggetti, con i quali sono stati stipulati contratti, interessati a procedimenti di autorizzazione, concessione o erogazione di vantaggi economici, ai fini della verifica di eventuali relazioni di parentela o affinita' con i dipendenti dell'are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vvenuto rafforzamento dei sistemi di monitoraggio ei rapporti con enti/soggetti, con i quali sono stati stipulati contratti, interessati a procedimenti di autorizzazione, concessione o erogazione di vantaggi economici</text:p>
          </table:table-cell>
          <table:table-cell table:style-name="ce3" office:value-type="string" calcext:value-type="string">
            <text:p>Avvenuto rafforzamento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17 - GESTIONE DEL PERSONALE - Stato Giuridic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9">
          <table:table-cell table:style-name="ce3" office:value-type="string" calcext:value-type="string">
            <text:p>18 - DEMOGRAFICI STATISTICI TOPONOMASTICA</text:p>
          </table:table-cell>
          <table:table-cell table:style-name="ce3" office:value-type="string" calcext:value-type="string">
            <text:p>b) Trasparenza</text:p>
          </table:table-cell>
          <table:table-cell table:style-name="ce3" office:value-type="string" calcext:value-type="string">
            <text:p>- Accesso telematico a dati, documenti e procedimenti e il riutilizzo dei dati, documenti e procedimenti, (d.lgs. n. 82 del 2005), funzionale all'apertura dell'amministrazione verso l'esterno e, quindi, alla diffusione del patrimonio pubblico e al controllo sull'attivita' da parte dell'utenza (misura trasversale prevista dal PNA 2013)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sul totale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18 - DEMOGRAFICI STATISTICI TOPONOMASTICA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Controlli ulteriori rispetto a quelli tipici, a cura di una terza parte indipendente e imparziale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controlli ulteriori adottati rispetto a quelli tipici, a cura di una terza parte indipendente e imparziale sul totale dei controlli adottati</text:p>
          </table:table-cell>
          <table:table-cell table:style-name="ce3" office:value-type="string" calcext:value-type="string">
            <text:p>3%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8 - DEMOGRAFICI STATISTICI TOPONOMASTIC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18 - DEMOGRAFICI STATISTICI TOPONOMASTICA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Duplice valutazione istruttoria a cura del dirigente e del funzionario prepost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duplice valutazione istruttoria a cura del dirigente e del funzionario preposto sul totale dei provvedimenti emessi dall'ufficio in un anno</text:p>
          </table:table-cell>
          <table:table-cell table:style-name="ce3" office:value-type="string" calcext:value-type="string">
            <text:p>4%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8 - DEMOGRAFICI STATISTICI TOPONOMASTICA</text:p>
          </table:table-cell>
          <table:table-cell table:style-name="ce3" office:value-type="string" calcext:value-type="string">
            <text:p>f) Formazione</text:p>
          </table:table-cell>
          <table:table-cell table:style-name="ce3" office:value-type="string" calcext:value-type="string">
            <text:p>- Formazione specialistica sul trattamento e sulla protezione dei dati personal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8 - DEMOGRAFICI STATISTICI TOPONOMASTIC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5">
          <table:table-cell table:style-name="ce3" office:value-type="string" calcext:value-type="string">
            <text:p>18 - DEMOGRAFICI STATISTICI TOPONOMASTICA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Implementazione di sistemi di controllo a diversi livell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implementazione sui controlli gia' attivati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9">
          <table:table-cell table:style-name="ce3" office:value-type="string" calcext:value-type="string">
            <text:p>18 - DEMOGRAFICI STATISTICI TOPONOMASTIC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Informatizzazione e digitalizzazione del processo, funzionale alla tracciabilita' dello sviluppo del processo e alla riduzione del rischio di 'blocchi' non controllabili con emersione delle responsabilita' per ciascuna fase (misura trasversale prevista dal PNA 2013), nei limiti di fattibilita' derivanti dalla progettazione della misur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avvenuta informatizzazione dei processi</text:p>
          </table:table-cell>
          <table:table-cell table:style-name="ce3" office:value-type="string" calcext:value-type="string">
            <text:p>8% </text:p>
          </table:table-cell>
          <table:table-cell table:number-columns-repeated="1018"/>
        </table:table-row>
        <table:table-row table:style-name="ro6">
          <table:table-cell table:style-name="ce3" office:value-type="string" calcext:value-type="string">
            <text:p>18 - DEMOGRAFICI STATISTICI TOPONOMASTICA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Monitoraggio sul rispetto dei termini procedimentali, funzionale all' emersione di eventuali omissioni o ritardi che possono essere sintomo di fenomeni corruttivi (misura trasversale prevista dal PNA 2013)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controlli periodici e monitoraggio dei tempi procedimentali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18 - DEMOGRAFICI STATISTICI TOPONOMASTIC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Motivazione specifica delle scelte assunte e soprattutto di eventuali scostamenti da precedenti orientamenti dell'uffic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avvenuta motivazione delle scelte assunte e soprattutto di eventuali scostamenti da precedenti orientamenti dell'ufficio</text:p>
          </table:table-cell>
          <table:table-cell table:style-name="ce3" office:value-type="string" calcext:value-type="string">
            <text:p>10%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18 - DEMOGRAFICI STATISTICI TOPONOMASTIC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18 - DEMOGRAFICI STATISTICI TOPONOMASTICA</text:p>
          </table:table-cell>
          <table:table-cell table:style-name="ce3" office:value-type="string" calcext:value-type="string">
            <text:p>e) Semplificazione</text:p>
          </table:table-cell>
          <table:table-cell table:style-name="ce3" office:value-type="string" calcext:value-type="string">
            <text:p>- Standardizzazione e omogeneizzazione testi e contenuti anche con utilizzo di apposita modulistica e sistemi informatizzat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utilizzo di apposita modulistica e sistemi informatizzati</text:p>
          </table:table-cell>
          <table:table-cell table:style-name="ce3" office:value-type="string" calcext:value-type="string">
            <text:p>8%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9 - PORTIERATO - CENTRALIN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19 - PORTIERATO - CENTRALIN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20 - PROGRAMMAZIONE, GESTIONE E CONTROLLO E SALVAGUARDIA DEGLI EQUILIBRI DI BILANCI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20 - PROGRAMMAZIONE, GESTIONE E CONTROLLO E SALVAGUARDIA DEGLI EQUILIBRI DI BILANCIO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Rafforzamento dei meccanismi di monitoraggio dei rapporti con enti/soggetti, con i quali sono stati stipulati contratti, interessati a procedimenti di autorizzazione, concessione o erogazione di vantaggi economici, ai fini della verifica di eventuali relazioni di parentela o affinita' con i dipendenti dell'are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vvenuto rafforzamento dei sistemi di monitoraggio ei rapporti con enti/soggetti, con i quali sono stati stipulati contratti, interessati a procedimenti di autorizzazione, concessione o erogazione di vantaggi economici</text:p>
          </table:table-cell>
          <table:table-cell table:style-name="ce3" office:value-type="string" calcext:value-type="string">
            <text:p>Avvenuto rafforzamento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20 - PROGRAMMAZIONE, GESTIONE E CONTROLLO E SALVAGUARDIA DEGLI EQUILIBRI DI BILANCI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21 - GESTIONE E RISCOSSIONE DEI TRIBUT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21 - GESTIONE E RISCOSSIONE DEI TRIBUT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21 - GESTIONE E RISCOSSIONE DEI TRIBUTI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Rafforzamento dei meccanismi di monitoraggio dei rapporti con enti/soggetti, con i quali sono stati stipulati contratti, interessati a procedimenti di autorizzazione, concessione o erogazione di vantaggi economici, ai fini della verifica di eventuali relazioni di parentela o affinita' con i dipendenti dell'are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vvenuto rafforzamento dei sistemi di monitoraggio ei rapporti con enti/soggetti, con i quali sono stati stipulati contratti, interessati a procedimenti di autorizzazione, concessione o erogazione di vantaggi economici</text:p>
          </table:table-cell>
          <table:table-cell table:style-name="ce3" office:value-type="string" calcext:value-type="string">
            <text:p>Avvenuto rafforzamento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21 - GESTIONE E RISCOSSIONE DEI TRIBUT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22 - RISCOSSIONE DELLE ENTRATE - SERVIZIO IDRIC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22 - RISCOSSIONE DELLE ENTRATE - SERVIZIO IDRIC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22 - RISCOSSIONE DELLE ENTRATE - SERVIZIO IDRICO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Rafforzamento dei meccanismi di monitoraggio dei rapporti con enti/soggetti, con i quali sono stati stipulati contratti, interessati a procedimenti di autorizzazione, concessione o erogazione di vantaggi economici, ai fini della verifica di eventuali relazioni di parentela o affinita' con i dipendenti dell'are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vvenuto rafforzamento dei sistemi di monitoraggio ei rapporti con enti/soggetti, con i quali sono stati stipulati contratti, interessati a procedimenti di autorizzazione, concessione o erogazione di vantaggi economici</text:p>
          </table:table-cell>
          <table:table-cell table:style-name="ce3" office:value-type="string" calcext:value-type="string">
            <text:p>Avvenuto rafforzamento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22 - RISCOSSIONE DELLE ENTRATE - SERVIZIO IDRIC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10">
          <table:table-cell table:style-name="ce3" office:value-type="string" calcext:value-type="string">
            <text:p>23 - RISCOSSIONE DELLE ENTRATE - PROVENTI CONTRAVVENZIONALI E DEL CODICE DELLA STRAD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10">
          <table:table-cell table:style-name="ce3" office:value-type="string" calcext:value-type="string">
            <text:p>23 - RISCOSSIONE DELLE ENTRATE - PROVENTI CONTRAVVENZIONALI E DEL CODICE DELLA STRAD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23 - RISCOSSIONE DELLE ENTRATE - PROVENTI CONTRAVVENZIONALI E DEL CODICE DELLA STRADA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Rafforzamento dei meccanismi di monitoraggio dei rapporti con enti/soggetti, con i quali sono stati stipulati contratti, interessati a procedimenti di autorizzazione, concessione o erogazione di vantaggi economici, ai fini della verifica di eventuali relazioni di parentela o affinita' con i dipendenti dell'are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vvenuto rafforzamento dei sistemi di monitoraggio ei rapporti con enti/soggetti, con i quali sono stati stipulati contratti, interessati a procedimenti di autorizzazione, concessione o erogazione di vantaggi economici</text:p>
          </table:table-cell>
          <table:table-cell table:style-name="ce3" office:value-type="string" calcext:value-type="string">
            <text:p>Avvenuto rafforzamento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23 - RISCOSSIONE DELLE ENTRATE - PROVENTI CONTRAVVENZIONALI E DEL CODICE DELLA STRAD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9">
          <table:table-cell table:style-name="ce3" office:value-type="string" calcext:value-type="string">
            <text:p>24 - ECONOMATO E PROVVEDITORATO</text:p>
          </table:table-cell>
          <table:table-cell table:style-name="ce3" office:value-type="string" calcext:value-type="string">
            <text:p>b) Trasparenza</text:p>
          </table:table-cell>
          <table:table-cell table:style-name="ce3" office:value-type="string" calcext:value-type="string">
            <text:p>- Accesso telematico a dati, documenti e procedimenti e il riutilizzo dei dati, documenti e procedimenti, (d.lgs. n. 82 del 2005), funzionale all'apertura dell'amministrazione verso l'esterno e, quindi, alla diffusione del patrimonio pubblico e al controllo sull'attivita' da parte dell'utenza (misura trasversale prevista dal PNA 2013)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sul totale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24 - ECONOMATO E PROVVEDITORAT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24 - ECONOMATO E PROVVEDITORATO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Duplice valutazione istruttoria a cura del dirigente e del funzionario prepost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duplice valutazione istruttoria a cura del dirigente e del funzionario preposto sul totale dei provvedimenti emessi dall'ufficio in un anno</text:p>
          </table:table-cell>
          <table:table-cell table:style-name="ce3" office:value-type="string" calcext:value-type="string">
            <text:p>4%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24 - ECONOMATO E PROVVEDITORAT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9">
          <table:table-cell table:style-name="ce3" office:value-type="string" calcext:value-type="string">
            <text:p>24 - ECONOMATO E PROVVEDITORAT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Informatizzazione e digitalizzazione del processo, funzionale alla tracciabilita' dello sviluppo del processo e alla riduzione del rischio di 'blocchi' non controllabili con emersione delle responsabilita' per ciascuna fase (misura trasversale prevista dal PNA 2013), nei limiti di fattibilita' derivanti dalla progettazione della misur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avvenuta informatizzazione dei processi</text:p>
          </table:table-cell>
          <table:table-cell table:style-name="ce3" office:value-type="string" calcext:value-type="string">
            <text:p>8% </text:p>
          </table:table-cell>
          <table:table-cell table:number-columns-repeated="1018"/>
        </table:table-row>
        <table:table-row table:style-name="ro6">
          <table:table-cell table:style-name="ce3" office:value-type="string" calcext:value-type="string">
            <text:p>24 - ECONOMATO E PROVVEDITORATO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Monitoraggio sul rispetto dei termini procedimentali, funzionale all' emersione di eventuali omissioni o ritardi che possono essere sintomo di fenomeni corruttivi (misura trasversale prevista dal PNA 2013)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controlli periodici e monitoraggio dei tempi procedimentali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24 - ECONOMATO E PROVVEDITORAT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Motivazione specifica delle scelte assunte e soprattutto di eventuali scostamenti da precedenti orientamenti dell'uffic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avvenuta motivazione delle scelte assunte e soprattutto di eventuali scostamenti da precedenti orientamenti dell'ufficio</text:p>
          </table:table-cell>
          <table:table-cell table:style-name="ce3" office:value-type="string" calcext:value-type="string">
            <text:p>10%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24 - ECONOMATO E PROVVEDITORAT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24 - ECONOMATO E PROVVEDITORATO</text:p>
          </table:table-cell>
          <table:table-cell table:style-name="ce3" office:value-type="string" calcext:value-type="string">
            <text:p>e) Semplificazione</text:p>
          </table:table-cell>
          <table:table-cell table:style-name="ce3" office:value-type="string" calcext:value-type="string">
            <text:p>- Standardizzazione e omogeneizzazione testi e contenuti anche con utilizzo di apposita modulistica e sistemi informatizzat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utilizzo di apposita modulistica e sistemi informatizzati</text:p>
          </table:table-cell>
          <table:table-cell table:style-name="ce3" office:value-type="string" calcext:value-type="string">
            <text:p>8%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25 - URBANIST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25 - URBANIST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6">
          <table:table-cell table:style-name="ce3" office:value-type="string" calcext:value-type="string">
            <text:p>27 - EDILIZIA PRIVATA</text:p>
          </table:table-cell>
          <table:table-cell table:style-name="ce3" office:value-type="string" calcext:value-type="string">
            <text:p>m) Regolazione dei rapporti con i rappresentanti di interessi particolari (lobbies)</text:p>
          </table:table-cell>
          <table:table-cell table:style-name="ce3" office:value-type="string" calcext:value-type="string">
            <text:p>- Adozione di criteri trasparenti per documentare il dialogo con i soggetti privati e con le associazioni di categoria, prevedendo, tra l'altro, verbalizzazioni e incontri aperti al pubblico e il coinvolgimento del RPCT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verbalizzazioni e incontri aperti al pubblico, con il coinvolgimento del RPCT, tra quelle svolte</text:p>
          </table:table-cell>
          <table:table-cell table:style-name="ce3" office:value-type="string" calcext:value-type="string">
            <text:p>8%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27 - EDILIZIA PRIVAT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/linee guida interne, oggetto di pubblicazione, che disciplinino la procedura da seguire, improntata ai massimi livelli di trasparenza e pubblicita', anche con riguardo alla pubblicita' delle sedute di gara e alla pubblicazione della determina a contrarre ai sensi dell'art. 37 del d.lgs. n. 33/2013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/linee guida interne, oggetto di pubblicazione, che disciplinino la procedura da seguire: conoscenza e osservanza da parte di tutti i soggetti tenut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27 - EDILIZIA PRIVAT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5">
          <table:table-cell table:style-name="ce3" office:value-type="string" calcext:value-type="string">
            <text:p>27 - EDILIZIA PRIVATA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Implementazione di sistemi di controllo a diversi livell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implementazione sui controlli gia' attivati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6">
          <table:table-cell table:style-name="ce3" office:value-type="string" calcext:value-type="string">
            <text:p>27 - EDILIZIA PRIVATA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Monitoraggio sul rispetto dei termini procedimentali, funzionale all' emersione di eventuali omissioni o ritardi che possono essere sintomo di fenomeni corruttivi (misura trasversale prevista dal PNA 2013)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controlli periodici e monitoraggio dei tempi procedimentali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27 - EDILIZIA PRIVAT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Motivazione specifica delle scelte assunte e soprattutto di eventuali scostamenti da precedenti orientamenti dell'uffic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avvenuta motivazione delle scelte assunte e soprattutto di eventuali scostamenti da precedenti orientamenti dell'ufficio</text:p>
          </table:table-cell>
          <table:table-cell table:style-name="ce3" office:value-type="string" calcext:value-type="string">
            <text:p>10%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27 - EDILIZIA PRIVAT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28 - SUAP - ATTIVITA' COMMERCIALI, PRODUTTIVE E COMPLEMENTAR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28 - SUAP - ATTIVITA' COMMERCIALI, PRODUTTIVE E COMPLEMENTAR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28 - SUAP - ATTIVITA' COMMERCIALI, PRODUTTIVE E COMPLEMENTAR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29 - GESTIONE BENI PATRIMONI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29 - GESTIONE BENI PATRIMONI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5">
          <table:table-cell table:style-name="ce3" office:value-type="string" calcext:value-type="string">
            <text:p>29 - GESTIONE BENI PATRIMONIALI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Implementazione di sistemi di controllo a diversi livell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implementazione sui controlli gia' attivati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6">
          <table:table-cell table:style-name="ce3" office:value-type="string" calcext:value-type="string">
            <text:p>29 - GESTIONE BENI PATRIMONIALI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Monitoraggio sul rispetto dei termini procedimentali, funzionale all' emersione di eventuali omissioni o ritardi che possono essere sintomo di fenomeni corruttivi (misura trasversale prevista dal PNA 2013)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controlli periodici e monitoraggio dei tempi procedimentali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29 - GESTIONE BENI PATRIMONI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Motivazione specifica delle scelte assunte e soprattutto di eventuali scostamenti da precedenti orientamenti dell'uffic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avvenuta motivazione delle scelte assunte e soprattutto di eventuali scostamenti da precedenti orientamenti dell'ufficio</text:p>
          </table:table-cell>
          <table:table-cell table:style-name="ce3" office:value-type="string" calcext:value-type="string">
            <text:p>10%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29 - GESTIONE BENI PATRIMONI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30 - ABUSIVISM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30 - ABUSIVISM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30 - ABUSIVISM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31 - DISABILITA'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31 - DISABILITA'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32 - MINOR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32 - MINOR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33 - ANZIAN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33 - ANZIAN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9">
          <table:table-cell table:style-name="ce3" office:value-type="string" calcext:value-type="string">
            <text:p>34 - EMARGINAZIONE SOCIALE</text:p>
          </table:table-cell>
          <table:table-cell table:style-name="ce3" office:value-type="string" calcext:value-type="string">
            <text:p>b) Trasparenza</text:p>
          </table:table-cell>
          <table:table-cell table:style-name="ce3" office:value-type="string" calcext:value-type="string">
            <text:p>- Accesso telematico a dati, documenti e procedimenti e il riutilizzo dei dati, documenti e procedimenti, (d.lgs. n. 82 del 2005), funzionale all'apertura dell'amministrazione verso l'esterno e, quindi, alla diffusione del patrimonio pubblico e al controllo sull'attivita' da parte dell'utenza (misura trasversale prevista dal PNA 2013)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sul totale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34 - EMARGINAZIONE SOCIALE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Controlli ulteriori rispetto a quelli tipici, a cura di una terza parte indipendente e imparziale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controlli ulteriori adottati rispetto a quelli tipici, a cura di una terza parte indipendente e imparziale sul totale dei controlli adottati</text:p>
          </table:table-cell>
          <table:table-cell table:style-name="ce3" office:value-type="string" calcext:value-type="string">
            <text:p>3%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34 - EMARGINAZIONE SOCIALE</text:p>
          </table:table-cell>
          <table:table-cell table:style-name="ce3" office:value-type="string" calcext:value-type="string">
            <text:p>f) Formazione</text:p>
          </table:table-cell>
          <table:table-cell table:style-name="ce3" office:value-type="string" calcext:value-type="string">
            <text:p>- Formazione specialistica sul trattamento e sulla protezione dei dati personal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9">
          <table:table-cell table:style-name="ce3" office:value-type="string" calcext:value-type="string">
            <text:p>34 - EMARGINAZIONE SOCI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Informatizzazione e digitalizzazione del processo, funzionale alla tracciabilita' dello sviluppo del processo e alla riduzione del rischio di 'blocchi' non controllabili con emersione delle responsabilita' per ciascuna fase (misura trasversale prevista dal PNA 2013), nei limiti di fattibilita' derivanti dalla progettazione della misur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avvenuta informatizzazione dei processi</text:p>
          </table:table-cell>
          <table:table-cell table:style-name="ce3" office:value-type="string" calcext:value-type="string">
            <text:p>8%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34 - EMARGINAZIONE SOCI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Motivazione specifica delle scelte assunte e soprattutto di eventuali scostamenti da precedenti orientamenti dell'uffic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avvenuta motivazione delle scelte assunte e soprattutto di eventuali scostamenti da precedenti orientamenti dell'ufficio</text:p>
          </table:table-cell>
          <table:table-cell table:style-name="ce3" office:value-type="string" calcext:value-type="string">
            <text:p>10%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34 - EMARGINAZIONE SOCIALE</text:p>
          </table:table-cell>
          <table:table-cell table:style-name="ce3" office:value-type="string" calcext:value-type="string">
            <text:p>e) Semplificazione</text:p>
          </table:table-cell>
          <table:table-cell table:style-name="ce3" office:value-type="string" calcext:value-type="string">
            <text:p>- Standardizzazione e omogeneizzazione testi e contenuti anche con utilizzo di apposita modulistica e sistemi informatizzat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utilizzo di apposita modulistica e sistemi informatizzati</text:p>
          </table:table-cell>
          <table:table-cell table:style-name="ce3" office:value-type="string" calcext:value-type="string">
            <text:p>8%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35 - ASSISTENZA ECONOMIC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35 - ASSISTENZA ECONOMICA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Rafforzamento dei meccanismi di monitoraggio dei rapporti con enti/soggetti, con i quali sono stati stipulati contratti, interessati a procedimenti di autorizzazione, concessione o erogazione di vantaggi economici, ai fini della verifica di eventuali relazioni di parentela o affinita' con i dipendenti dell'are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vvenuto rafforzamento dei sistemi di monitoraggio ei rapporti con enti/soggetti, con i quali sono stati stipulati contratti, interessati a procedimenti di autorizzazione, concessione o erogazione di vantaggi economici</text:p>
          </table:table-cell>
          <table:table-cell table:style-name="ce3" office:value-type="string" calcext:value-type="string">
            <text:p>Avvenuto rafforzamento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35 - ASSISTENZA ECONOMIC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36 - POLITICHE ABITATIVE E PER LA FAMIGLIA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Rafforzamento dei meccanismi di monitoraggio dei rapporti con enti/soggetti, con i quali sono stati stipulati contratti, interessati a procedimenti di autorizzazione, concessione o erogazione di vantaggi economici, ai fini della verifica di eventuali relazioni di parentela o affinita' con i dipendenti dell'are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vvenuto rafforzamento dei sistemi di monitoraggio ei rapporti con enti/soggetti, con i quali sono stati stipulati contratti, interessati a procedimenti di autorizzazione, concessione o erogazione di vantaggi economici</text:p>
          </table:table-cell>
          <table:table-cell table:style-name="ce3" office:value-type="string" calcext:value-type="string">
            <text:p>Avvenuto rafforzamento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36 - POLITICHE ABITATIVE E PER LA FAMIGLI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37 - DIRITTO ALLO STUDI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37 - DIRITTO ALLO STUDI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37 - DIRITTO ALLO STUDI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38 - ASILI NIDO E SCUOLE MATERN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38 - ASILI NIDO E SCUOLE MATERN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39 - SPORT E ATTIVITA' SPORTIV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39 - SPORT E ATTIVITA' SPORTIV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40 - POLITICHE GIOVANILI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Rafforzamento dei meccanismi di monitoraggio dei rapporti con enti/soggetti, con i quali sono stati stipulati contratti, interessati a procedimenti di autorizzazione, concessione o erogazione di vantaggi economici, ai fini della verifica di eventuali relazioni di parentela o affinita' con i dipendenti dell'are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vvenuto rafforzamento dei sistemi di monitoraggio ei rapporti con enti/soggetti, con i quali sono stati stipulati contratti, interessati a procedimenti di autorizzazione, concessione o erogazione di vantaggi economici</text:p>
          </table:table-cell>
          <table:table-cell table:style-name="ce3" office:value-type="string" calcext:value-type="string">
            <text:p>Avvenuto rafforzamento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40 - POLITICHE GIOVANI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41 - PROGRAMMAZIONE E COORDINAMENT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41 - PROGRAMMAZIONE E COORDINAMENT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42 - SERVIZI DISTRETTU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42 - SERVIZI DISTRETTU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43 - UFFICIO DISTRETTUALE DI PIAN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43 - UFFICIO DISTRETTUALE DI PIAN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44 - TUTELA IGIENE AMBIENT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44 - TUTELA IGIENE AMBIENT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44 - TUTELA IGIENE AMBIENT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45 - RACCOLTA RIFIUT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45 - RACCOLTA RIFIUT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45 - RACCOLTA RIFIUT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46 - PROTEZIONE CIVILE E PRONTO INTERVENT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46 - PROTEZIONE CIVILE E PRONTO INTERVENT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6">
          <table:table-cell table:style-name="ce3" office:value-type="string" calcext:value-type="string">
            <text:p>47 - VERDE PUBBLICO E ARREDO URBANO</text:p>
          </table:table-cell>
          <table:table-cell table:style-name="ce3" office:value-type="string" calcext:value-type="string">
            <text:p>m) Regolazione dei rapporti con i rappresentanti di interessi particolari (lobbies)</text:p>
          </table:table-cell>
          <table:table-cell table:style-name="ce3" office:value-type="string" calcext:value-type="string">
            <text:p>- Adozione di criteri trasparenti per documentare il dialogo con i soggetti privati e con le associazioni di categoria, prevedendo, tra l'altro, verbalizzazioni e incontri aperti al pubblico e il coinvolgimento del RPCT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verbalizzazioni e incontri aperti al pubblico, con il coinvolgimento del RPCT, tra quelle svolte</text:p>
          </table:table-cell>
          <table:table-cell table:style-name="ce3" office:value-type="string" calcext:value-type="string">
            <text:p>8%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47 - VERDE PUBBLICO E ARREDO URBAN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/linee guida interne, oggetto di pubblicazione, che disciplinino la procedura da seguire, improntata ai massimi livelli di trasparenza e pubblicita', anche con riguardo alla pubblicita' delle sedute di gara e alla pubblicazione della determina a contrarre ai sensi dell'art. 37 del d.lgs. n. 33/2013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/linee guida interne, oggetto di pubblicazione, che disciplinino la procedura da seguire: conoscenza e osservanza da parte di tutti i soggetti tenut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6">
          <table:table-cell table:style-name="ce3" office:value-type="string" calcext:value-type="string">
            <text:p>47 - VERDE PUBBLICO E ARREDO URBANO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Monitoraggio sul rispetto dei termini procedimentali, funzionale all' emersione di eventuali omissioni o ritardi che possono essere sintomo di fenomeni corruttivi (misura trasversale prevista dal PNA 2013)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controlli periodici e monitoraggio dei tempi procedimentali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47 - VERDE PUBBLICO E ARREDO URBAN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Motivazione specifica delle scelte assunte e soprattutto di eventuali scostamenti da precedenti orientamenti dell'uffic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avvenuta motivazione delle scelte assunte e soprattutto di eventuali scostamenti da precedenti orientamenti dell'ufficio</text:p>
          </table:table-cell>
          <table:table-cell table:style-name="ce3" office:value-type="string" calcext:value-type="string">
            <text:p>10%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47 - VERDE PUBBLICO E ARREDO URBAN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48 - TUTELA DEI DIRITTI DEGLI ANIMALI - RANDAGISM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48 - TUTELA DEI DIRITTI DEGLI ANIMALI - RANDAGISM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49 - SERVIZI CIMITERI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49 - SERVIZI CIMITERI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49 - SERVIZI CIMITERI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0 - OPERE PUBBLICH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50 - OPERE PUBBLICH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1 - MANUTENZIONE ORDINARIA E STRAORDINARIA BENI IMMOBILI COMUN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51 - MANUTENZIONE ORDINARIA E STRAORDINARIA BENI IMMOBILI COMUN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2 - ILLUMINAZIONE PUBBLIC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52 - ILLUMINAZIONE PUBBLIC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3 - ENERGI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3 - ENERGIA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4 - GARE APPALT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54 - GARE APPALT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5 - CONTRATT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5 - CONTRATT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9">
          <table:table-cell table:style-name="ce3" office:value-type="string" calcext:value-type="string">
            <text:p>56 - SERVIZIO IDRICO INTEGRATO</text:p>
          </table:table-cell>
          <table:table-cell table:style-name="ce3" office:value-type="string" calcext:value-type="string">
            <text:p>b) Trasparenza</text:p>
          </table:table-cell>
          <table:table-cell table:style-name="ce3" office:value-type="string" calcext:value-type="string">
            <text:p>- Accesso telematico a dati, documenti e procedimenti e il riutilizzo dei dati, documenti e procedimenti, (d.lgs. n. 82 del 2005), funzionale all'apertura dell'amministrazione verso l'esterno e, quindi, alla diffusione del patrimonio pubblico e al controllo sull'attivita' da parte dell'utenza (misura trasversale prevista dal PNA 2013)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sul totale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6 - SERVIZIO IDRICO INTEGRAT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56 - SERVIZIO IDRICO INTEGRATO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Duplice valutazione istruttoria a cura del dirigente e del funzionario prepost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duplice valutazione istruttoria a cura del dirigente e del funzionario preposto sul totale dei provvedimenti emessi dall'ufficio in un anno</text:p>
          </table:table-cell>
          <table:table-cell table:style-name="ce3" office:value-type="string" calcext:value-type="string">
            <text:p>4%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6 - SERVIZIO IDRICO INTEGRAT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9">
          <table:table-cell table:style-name="ce3" office:value-type="string" calcext:value-type="string">
            <text:p>56 - SERVIZIO IDRICO INTEGRAT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Informatizzazione e digitalizzazione del processo, funzionale alla tracciabilita' dello sviluppo del processo e alla riduzione del rischio di 'blocchi' non controllabili con emersione delle responsabilita' per ciascuna fase (misura trasversale prevista dal PNA 2013), nei limiti di fattibilita' derivanti dalla progettazione della misur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avvenuta informatizzazione dei processi</text:p>
          </table:table-cell>
          <table:table-cell table:style-name="ce3" office:value-type="string" calcext:value-type="string">
            <text:p>8% </text:p>
          </table:table-cell>
          <table:table-cell table:number-columns-repeated="1018"/>
        </table:table-row>
        <table:table-row table:style-name="ro6">
          <table:table-cell table:style-name="ce3" office:value-type="string" calcext:value-type="string">
            <text:p>56 - SERVIZIO IDRICO INTEGRATO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Monitoraggio sul rispetto dei termini procedimentali, funzionale all' emersione di eventuali omissioni o ritardi che possono essere sintomo di fenomeni corruttivi (misura trasversale prevista dal PNA 2013)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controlli periodici e monitoraggio dei tempi procedimentali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56 - SERVIZIO IDRICO INTEGRAT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Motivazione specifica delle scelte assunte e soprattutto di eventuali scostamenti da precedenti orientamenti dell'uffic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avvenuta motivazione delle scelte assunte e soprattutto di eventuali scostamenti da precedenti orientamenti dell'ufficio</text:p>
          </table:table-cell>
          <table:table-cell table:style-name="ce3" office:value-type="string" calcext:value-type="string">
            <text:p>10%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56 - SERVIZIO IDRICO INTEGRATO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56 - SERVIZIO IDRICO INTEGRATO</text:p>
          </table:table-cell>
          <table:table-cell table:style-name="ce3" office:value-type="string" calcext:value-type="string">
            <text:p>e) Semplificazione</text:p>
          </table:table-cell>
          <table:table-cell table:style-name="ce3" office:value-type="string" calcext:value-type="string">
            <text:p>- Standardizzazione e omogeneizzazione testi e contenuti anche con utilizzo di apposita modulistica e sistemi informatizzat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utilizzo di apposita modulistica e sistemi informatizzati</text:p>
          </table:table-cell>
          <table:table-cell table:style-name="ce3" office:value-type="string" calcext:value-type="string">
            <text:p>8% </text:p>
          </table:table-cell>
          <table:table-cell table:number-columns-repeated="1018"/>
        </table:table-row>
        <table:table-row table:style-name="ro8">
          <table:table-cell table:style-name="ce3" office:value-type="string" calcext:value-type="string">
            <text:p>57 - SERVIZI DI POLIZIA MUNICIPALE</text:p>
          </table:table-cell>
          <table:table-cell table:style-name="ce3" office:value-type="string" calcext:value-type="string">
            <text:p>e) Semplificazione</text:p>
          </table:table-cell>
          <table:table-cell table:style-name="ce3" office:value-type="string" calcext:value-type="string">
            <text:p>- Automatizzare e digitalizzare la generazione dei report necessari ai controll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report digitali e automatici sul totale dei controlli eseguiti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7 - SERVIZI DI POLIZIA MUNICIP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7 - SERVIZI DI POLIZIA MUNICIP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6">
          <table:table-cell table:style-name="ce3" office:value-type="string" calcext:value-type="string">
            <text:p>57 - SERVIZI DI POLIZIA MUNICIPALE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Monitoraggio sul rispetto dei termini procedimentali, funzionale all' emersione di eventuali omissioni o ritardi che possono essere sintomo di fenomeni corruttivi (misura trasversale prevista dal PNA 2013)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controlli periodici e monitoraggio dei tempi procedimentali</text:p>
          </table:table-cell>
          <table:table-cell table:style-name="ce3" office:value-type="string" calcext:value-type="string">
            <text:p>6% </text:p>
          </table:table-cell>
          <table:table-cell table:number-columns-repeated="1018"/>
        </table:table-row>
        <table:table-row table:style-name="ro7">
          <table:table-cell table:style-name="ce3" office:value-type="string" calcext:value-type="string">
            <text:p>57 - SERVIZI DI POLIZIA MUNICIP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Motivazione specifica delle scelte assunte e soprattutto di eventuali scostamenti da precedenti orientamenti dell'uffic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Percentuale di avvenuta motivazione delle scelte assunte e soprattutto di eventuali scostamenti da precedenti orientamenti dell'ufficio</text:p>
          </table:table-cell>
          <table:table-cell table:style-name="ce3" office:value-type="string" calcext:value-type="string">
            <text:p>10%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57 - SERVIZI DI POLIZIA MUNICIP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8 - TRASPORTI E PARCHEGGI PUBBLIC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8 - TRASPORTI E PARCHEGGI PUBBLIC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9 - BENI STRUMENT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59 - BENI STRUMENT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59 - BENI STRUMENTALI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ATTIVITA' TRASVERS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Direttive finalizzate alla prevenzione del comportamento a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Direttive e circolari adottate per prevenire il comportamento a rischio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ATTIVITA' TRASVERS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Formazione su procedure, istruzioni, documentazione e sui sistemi di gestione del rischio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Eventi di formazione attuati</text:p>
          </table:table-cell>
          <table:table-cell table:style-name="ce3" office:value-type="string" calcext:value-type="string">
            <text:p>2 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ATTIVITA' TRASVERSALE</text:p>
          </table:table-cell>
          <table:table-cell table:style-name="ce3" office:value-type="string" calcext:value-type="string">
            <text:p>a) Controllo</text:p>
          </table:table-cell>
          <table:table-cell table:style-name="ce3" office:value-type="string" calcext:value-type="string">
            <text:p>- Rafforzamento dei meccanismi di monitoraggio dei rapporti con enti/soggetti, con i quali sono stati stipulati contratti, interessati a procedimenti di autorizzazione, concessione o erogazione di vantaggi economici, ai fini della verifica di eventuali relazioni di parentela o affinita' con i dipendenti dell'area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vvenuto rafforzamento dei sistemi di monitoraggio ei rapporti con enti/soggetti, con i quali sono stati stipulati contratti, interessati a procedimenti di autorizzazione, concessione o erogazione di vantaggi economici</text:p>
          </table:table-cell>
          <table:table-cell table:style-name="ce3" office:value-type="string" calcext:value-type="string">
            <text:p>Avvenuto rafforzamento </text:p>
          </table:table-cell>
          <table:table-cell table:number-columns-repeated="1018"/>
        </table:table-row>
        <table:table-row table:style-name="ro4">
          <table:table-cell table:style-name="ce3" office:value-type="string" calcext:value-type="string">
            <text:p>ATTIVITA' TRASVERSALE</text:p>
          </table:table-cell>
          <table:table-cell table:style-name="ce3" office:value-type="string" calcext:value-type="string">
            <text:p>d) Regolamentazione</text:p>
          </table:table-cell>
          <table:table-cell table:style-name="ce3" office:value-type="string" calcext:value-type="string">
            <text:p>- Regolazione dell'esercizio della discrezionalita' nei procedimenti amministrativi e nei processi di attivita', mediante circolari o direttive interne, in modo che lo scostamento dalle indicazioni generali debba essere motivato; creazione di flussi informativi</text:p>
          </table:table-cell>
          <table:table-cell table:style-name="ce3" office:value-type="string" calcext:value-type="string">
            <text:p>2021-2022</text:p>
          </table:table-cell>
          <table:table-cell table:style-name="ce3" office:value-type="string" calcext:value-type="string">
            <text:p>Adozione di circolari o direttive di regolazione dell'esercizio della discrezionalita' nei procedimenti amministrativi e nei processi</text:p>
          </table:table-cell>
          <table:table-cell table:style-name="ce3" office:value-type="string" calcext:value-type="string">
            <text:p>1 </text:p>
          </table:table-cell>
          <table:table-cell table:number-columns-repeated="1018"/>
        </table:table-row>
        <table:table-row table:style-name="ro1" table:number-rows-repeated="1048377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.</number:text>
      <number:seconds number:style="long"/>
    </number:time-style>
    <number:time-style style:name="N10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6">
      <number:minutes number:style="long"/>
      <number:text>.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2pt" style:font-name-asian="Microsoft YaHei" style:font-family-asian="'Microsoft YaHei'" style:font-family-generic-asian="system" style:font-pitch-asian="variable" style:font-size-asian="12pt" style:font-name-complex="Calibri" style:font-family-complex="Calibri" style:font-family-generic-complex="swiss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20_25__20_-_20_Accent1" style:display-name="Excel Built-in 20% - Accent1" style:family="table-cell" style:parent-style-name="Default">
      <style:table-cell-properties fo:background-color="#dae3f3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be5d6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ededed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fff2cc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deebf7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e2f0d9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b4c7e7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8cbad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dbdbdb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ffe699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bdd7ee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c5e0b4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8faadc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4b183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9c9c9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ffd966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9dc3e6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a9d18e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4472c4"/>
      <style:text-properties fo:color="#ffffff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ed7d31"/>
      <style:text-properties fo:color="#ffffff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a5a5a5"/>
      <style:text-properties fo:color="#ffffff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ffc000"/>
      <style:text-properties fo:color="#ffffff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5b9bd5"/>
      <style:text-properties fo:color="#ffffff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70ad47"/>
      <style:text-properties fo:color="#ffffff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bold" style:font-size-asian="12pt" style:font-style-asian="normal" style:font-weight-asian="bold" style:font-name-complex="Calibri" style:font-family-complex="Calibri" style:font-family-generic-complex="swiss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18mm 0.26mm 0.18mm"/>
      <style:text-properties fo:color="#ffffff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bold" style:font-size-asian="12pt" style:font-style-asian="normal" style:font-weight-asian="bold" style:font-name-complex="Calibri" style:font-family-complex="Calibri" style:font-family-generic-complex="swiss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Calibri" fo:font-family="Calibri" style:font-family-generic="swiss" fo:font-size="12pt" fo:font-style="italic" fo:text-shadow="none" style:text-underline-style="none" fo:font-weight="normal" style:font-size-asian="12pt" style:font-style-asian="italic" style:font-weight-asian="normal" style:font-name-complex="Calibri" style:font-family-complex="Calibri" style:font-family-generic-complex="swiss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472c4" style:diagonal-bl-tr="none" style:diagonal-tl-br="none" fo:border-left="none" fo:border-right="none" fo:border-top="none"/>
      <style:text-properties fo:color="#44546a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1b8e1" style:diagonal-bl-tr="none" style:diagonal-tl-br="none" fo:border-left="none" fo:border-right="none" fo:border-top="none"/>
      <style:text-properties fo:color="#44546a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8faadc" style:diagonal-bl-tr="none" style:diagonal-tl-br="none" fo:border-left="none" fo:border-right="none" fo:border-top="none"/>
      <style:text-properties fo:color="#44546a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44546a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18mm 0.26mm 0.18m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57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bold" style:font-size-asian="12pt" style:font-style-asian="normal" style:font-weight-asian="bold" style:font-name-complex="Calibri" style:font-family-complex="Calibri" style:font-family-generic-complex="swiss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44546a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size-complex="18pt" style:font-style-complex="normal" style:font-weight-complex="normal"/>
    </style:style>
    <style:style style:name="Excel_20_Built-in_20_Total" style:display-name="Excel Built-in Total" style:family="table-cell" style:parent-style-name="Default">
      <style:table-cell-properties fo:border-bottom="1.76pt double-thin #4472c4" style:border-line-width-bottom="0.18mm 0.26mm 0.18mm" style:diagonal-bl-tr="none" style:diagonal-tl-br="none" fo:border-left="none" fo:border-right="none" fo:border-top="0.74pt solid #4472c4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bold" style:font-size-asian="12pt" style:font-style-asian="normal" style:font-weight-asian="bold" style:font-name-complex="Calibri" style:font-family-complex="Calibri" style:font-family-generic-complex="swiss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5.4mm" fo:margin-bottom="25.4mm" fo:margin-left="9.14mm" fo:margin-right="9.14mm" style:print-page-order="ttb" style:first-page-number="continue" style:scale-to="54%" style:table-centering="both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0-13">00/00/0000</text:date>, <text:time style:data-style-name="N2" text:time-value="18:07:28.861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programmazione-misure_20__28_17_29_" style:display-name="PageStyle_programmazione-misure (17)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SSESSMENT delle misure</dc:title>
    <meta:creation-date>2022-10-10T12:32:12.940000000</meta:creation-date>
    <dc:date>2022-10-13T18:09:59.377000000</dc:date>
    <meta:generator>LibreOffice/5.4.4.2$Windows_X86_64 LibreOffice_project/2524958677847fb3bb44820e40380acbe820f960</meta:generator>
    <meta:print-date>2022-10-10T12:33:18.190000000</meta:print-date>
    <meta:editing-duration>PT5M50S</meta:editing-duration>
    <meta:editing-cycles>4</meta:editing-cycles>
    <meta:document-statistic meta:table-count="1" meta:cell-count="1183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